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 CYR" svg:font-family="'Times New Roman CYR'" style:font-family-generic="roman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Times New Roman1" svg:font-family="'Times New Roman'" style:font-adornments="Курсив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2" style:family="table">
      <style:table-properties style:width="18.166cm" table:align="left" style:writing-mode="lr-tb"/>
    </style:style>
    <style:style style:name="Таблица2.A" style:family="table-column">
      <style:table-column-properties style:column-width="12.113cm"/>
    </style:style>
    <style:style style:name="Таблица2.B" style:family="table-column">
      <style:table-column-properties style:column-width="6.054cm"/>
    </style:style>
    <style:style style:name="Таблица2.1" style:family="table-row">
      <style:table-row-properties style:keep-together="true" fo:keep-together="auto"/>
    </style:style>
    <style:style style:name="Таблица2.A1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Text_20_body">
      <style:paragraph-properties fo:margin-left="0cm" fo:margin-right="0cm" fo:margin-top="0cm" fo:margin-bottom="0cm" fo:text-align="end" style:justify-single-word="false" fo:orphans="2" fo:widows="2" fo:text-indent="0cm" style:auto-text-indent="false" fo:padding="0cm" fo:border="none"/>
      <style:text-properties fo:font-variant="normal" fo:text-transform="none" fo:color="#666666" style:font-name="Times New Roman" fo:font-size="12pt" fo:letter-spacing="normal" style:font-size-asian="12pt" style:font-size-complex="12pt"/>
    </style:style>
    <style:style style:name="P2" style:family="paragraph" style:parent-style-name="Text_20_body">
      <style:paragraph-properties fo:margin-left="0cm" fo:margin-right="0cm" fo:margin-top="0cm" fo:margin-bottom="0cm" fo:text-align="justify" style:justify-single-word="false" fo:orphans="2" fo:widows="2" fo:text-indent="0cm" style:auto-text-indent="false" fo:padding="0cm" fo:border="none"/>
      <style:text-properties fo:font-variant="normal" fo:text-transform="none" fo:color="#666666" style:font-name="Times New Roman" fo:font-size="12pt" fo:letter-spacing="normal" fo:font-style="normal" fo:font-weight="normal" style:font-size-asian="12pt" style:font-size-complex="12pt"/>
    </style:style>
    <style:style style:name="P3" style:family="paragraph" style:parent-style-name="Text_20_body">
      <style:paragraph-properties fo:margin-left="0cm" fo:margin-right="0cm" fo:margin-top="0cm" fo:margin-bottom="0cm" fo:text-align="center" style:justify-single-word="false" fo:orphans="2" fo:widows="2" fo:text-indent="0cm" style:auto-text-indent="false" fo:padding="0cm" fo:border="none"/>
      <style:text-properties fo:font-variant="normal" fo:text-transform="none" fo:color="#666666" style:font-name="Times New Roman" fo:font-size="12pt" fo:letter-spacing="normal" fo:font-style="normal" fo:font-weight="bold" style:font-size-asian="12pt" style:font-size-complex="12pt"/>
    </style:style>
    <style:style style:name="P4" style:family="paragraph" style:parent-style-name="Text_20_body">
      <style:paragraph-properties fo:margin-left="0cm" fo:margin-right="0cm" fo:margin-top="0cm" fo:margin-bottom="0cm" fo:text-align="justify" style:justify-single-word="false" fo:orphans="2" fo:widows="2" fo:text-indent="0cm" style:auto-text-indent="false" fo:padding="0cm" fo:border="none"/>
      <style:text-properties fo:font-variant="normal" fo:text-transform="none" fo:color="#666666" style:font-name="Times New Roman" fo:font-size="12pt" fo:letter-spacing="normal" fo:language="ru" fo:country="RU" fo:font-style="normal" fo:font-weight="normal" style:font-size-asian="12pt" style:font-size-complex="12pt"/>
    </style:style>
    <style:style style:name="P5" style:family="paragraph" style:parent-style-name="Text_20_body">
      <style:paragraph-properties fo:margin-left="0cm" fo:margin-right="0cm" fo:margin-top="0cm" fo:margin-bottom="0cm" fo:line-height="130%" fo:text-align="center" style:justify-single-word="false" fo:orphans="2" fo:widows="2" fo:text-indent="0cm" style:auto-text-indent="false" fo:padding="0cm" fo:border="none"/>
      <style:text-properties fo:font-variant="normal" fo:text-transform="none" fo:color="#000000" style:font-name="Times New Roman" fo:font-size="12pt" fo:letter-spacing="normal" fo:font-style="normal" fo:font-weight="bold" style:font-size-asian="12pt" style:font-size-complex="12pt"/>
    </style:style>
    <style:style style:name="P6" style:family="paragraph" style:parent-style-name="Text_20_body">
      <style:paragraph-properties fo:margin-left="0cm" fo:margin-right="0cm" fo:margin-top="0cm" fo:margin-bottom="0cm" fo:text-align="justify" style:justify-single-word="false" fo:orphans="2" fo:widows="2" fo:text-indent="0cm" style:auto-text-indent="false" fo:padding="0cm" fo:border="none"/>
    </style:style>
    <style:style style:name="P7" style:family="paragraph" style:parent-style-name="Standard">
      <style:paragraph-properties fo:margin-left="0cm" fo:margin-right="0cm" fo:margin-top="0cm" fo:margin-bottom="0cm" fo:text-align="justify" style:justify-single-word="false" fo:orphans="2" fo:widows="2" fo:text-indent="0cm" style:auto-text-indent="false" fo:padding="0cm" fo:border="none"/>
      <style:text-properties fo:font-variant="normal" fo:text-transform="none" fo:color="#666666" style:font-name="Times New Roman" fo:font-size="12pt" fo:letter-spacing="normal" fo:font-style="normal" fo:font-weight="normal" style:font-size-asian="12pt" style:font-size-complex="12pt"/>
    </style:style>
    <style:style style:name="P8" style:family="paragraph" style:parent-style-name="Standard">
      <style:paragraph-properties fo:margin-left="0cm" fo:margin-right="0cm" fo:margin-top="0cm" fo:margin-bottom="0cm" fo:text-align="justify" style:justify-single-word="false" fo:orphans="2" fo:widows="2" fo:text-indent="0cm" style:auto-text-indent="false" fo:padding="0cm" fo:border="none"/>
      <style:text-properties fo:font-variant="normal" fo:text-transform="none" fo:color="#666666" style:font-name="Times New Roman" fo:font-size="12pt" fo:letter-spacing="normal" style:font-size-asian="12pt" style:font-size-complex="12pt"/>
    </style:style>
    <style:style style:name="P9" style:family="paragraph" style:parent-style-name="Standard">
      <style:paragraph-properties fo:margin-left="0cm" fo:margin-right="0cm" fo:margin-top="0cm" fo:margin-bottom="0cm" fo:text-align="justify" style:justify-single-word="false" fo:orphans="2" fo:widows="2" fo:text-indent="0cm" style:auto-text-indent="false" fo:padding="0cm" fo:border="none"/>
      <style:text-properties fo:font-variant="normal" fo:text-transform="none" fo:color="#000000" style:font-name="Times New Roman" fo:font-size="12pt" fo:letter-spacing="normal" fo:language="ru" fo:country="RU" fo:font-style="normal" fo:font-weight="normal" style:font-size-asian="12pt" style:font-size-complex="12pt"/>
    </style:style>
    <style:style style:name="P10" style:family="paragraph" style:parent-style-name="Heading_20_3">
      <style:paragraph-properties fo:margin-left="0cm" fo:margin-right="0cm" fo:margin-top="0cm" fo:margin-bottom="0cm" fo:line-height="130%" fo:text-align="center" style:justify-single-word="false" fo:orphans="2" fo:widows="2" fo:text-indent="0cm" style:auto-text-indent="false" fo:padding="0cm" fo:border="none"/>
      <style:text-properties fo:font-variant="normal" fo:text-transform="none" fo:color="#000000" style:font-name="Times New Roman" fo:font-size="12pt" fo:letter-spacing="normal" fo:font-style="normal" fo:font-weight="bold" style:font-size-asian="12pt" style:font-size-complex="12pt"/>
    </style:style>
    <style:style style:name="P11" style:family="paragraph" style:parent-style-name="Standard">
      <style:paragraph-properties fo:margin-left="0cm" fo:margin-right="0cm" fo:margin-top="0cm" fo:margin-bottom="0.499cm" fo:text-align="justify" style:justify-single-word="false" fo:orphans="2" fo:widows="2" fo:text-indent="0cm" style:auto-text-indent="false" fo:padding="0cm" fo:border="none"/>
      <style:text-properties fo:font-variant="normal" fo:text-transform="none" fo:color="#666666" style:font-name="Times New Roman" fo:font-size="12pt" fo:letter-spacing="normal" style:font-size-asian="12pt" style:font-size-complex="12pt"/>
    </style:style>
    <style:style style:name="P12" style:family="paragraph" style:parent-style-name="Text_20_body">
      <style:paragraph-properties fo:line-height="100%"/>
      <style:text-properties fo:language="ru" fo:country="RU"/>
    </style:style>
    <style:style style:name="P13" style:family="paragraph" style:parent-style-name="Standard">
      <style:paragraph-properties fo:margin-left="0cm" fo:margin-right="0cm" fo:margin-top="0cm" fo:margin-bottom="0.499cm" fo:text-align="justify" style:justify-single-word="false" fo:orphans="2" fo:widows="2" fo:text-indent="0cm" style:auto-text-indent="false" fo:padding="0cm" fo:border="none"/>
      <style:text-properties fo:font-variant="normal" fo:text-transform="none" fo:color="#666666" style:font-name="Times New Roman" fo:font-size="12pt" fo:letter-spacing="normal" fo:font-style="normal" fo:font-weight="normal" style:font-size-asian="12pt" style:font-size-complex="12pt"/>
    </style:style>
    <style:style style:name="P14" style:family="paragraph" style:parent-style-name="Standard">
      <style:paragraph-properties fo:margin-left="0cm" fo:margin-right="0cm" fo:margin-top="0cm" fo:margin-bottom="0cm" fo:text-align="justify" style:justify-single-word="false" fo:orphans="2" fo:widows="2" fo:text-indent="0cm" style:auto-text-indent="false" fo:padding="0cm" fo:border="none"/>
      <style:text-properties style:font-name="Times New Roman" fo:font-size="12pt" style:font-size-asian="12pt" style:font-size-complex="12pt"/>
    </style:style>
    <style:style style:name="P15" style:family="paragraph" style:parent-style-name="Standard">
      <style:paragraph-properties fo:margin-left="0cm" fo:margin-right="0cm" fo:margin-top="0cm" fo:margin-bottom="0cm" fo:text-align="justify" style:justify-single-word="false" fo:orphans="2" fo:widows="2" fo:text-indent="0cm" style:auto-text-indent="false" fo:padding="0cm" fo:border="none"/>
      <style:text-properties style:font-name="Times New Roman CYR" fo:font-size="12pt" style:font-name-asian="Times New Roman CYR" style:font-size-asian="12pt" style:font-name-complex="Times New Roman CYR" style:font-size-complex="12pt"/>
    </style:style>
    <style:style style:name="P16" style:family="paragraph" style:parent-style-name="Standard" style:list-style-name="">
      <style:text-properties style:font-name="Times New Roman CYR" style:font-name-asian="Times New Roman CYR" style:font-name-complex="Times New Roman CYR"/>
    </style:style>
    <style:style style:name="P17" style:family="paragraph" style:parent-style-name="Standard" style:list-style-name="">
      <style:paragraph-properties fo:text-align="end" style:justify-single-word="false"/>
      <style:text-properties style:font-name="Times New Roman CYR" style:font-name-asian="Times New Roman CYR" style:font-name-complex="Times New Roman CYR"/>
    </style:style>
    <style:style style:name="P18" style:family="paragraph" style:parent-style-name="Standard" style:list-style-name="">
      <style:paragraph-properties fo:margin-top="0.191cm" fo:margin-bottom="0.191cm" fo:text-align="center" style:justify-single-word="false"/>
      <style:text-properties fo:color="#26282f" style:font-name="Times New Roman CYR" fo:font-weight="bold" style:font-name-asian="Times New Roman CYR" style:font-weight-asian="bold" style:font-name-complex="Times New Roman CYR" style:font-weight-complex="bold"/>
    </style:style>
    <style:style style:name="P19" style:family="paragraph" style:parent-style-name="Standard" style:list-style-name="">
      <style:paragraph-properties fo:margin-left="0cm" fo:margin-right="0cm" fo:text-align="justify" style:justify-single-word="false" fo:text-indent="1.27cm" style:auto-text-indent="false"/>
      <style:text-properties style:font-name="Times New Roman CYR" style:font-name-asian="Times New Roman CYR" style:font-name-complex="Times New Roman CYR"/>
    </style:style>
    <style:style style:name="P20" style:family="paragraph" style:parent-style-name="Standard" style:list-style-name="">
      <style:paragraph-properties fo:margin-left="0cm" fo:margin-right="0cm" fo:text-align="justify" style:justify-single-word="false" fo:text-indent="1.27cm" style:auto-text-indent="false"/>
    </style:style>
    <style:style style:name="P21" style:family="paragraph" style:parent-style-name="Text_20_body" style:list-style-name="L1">
      <style:paragraph-properties fo:margin-top="0cm" fo:margin-bottom="0cm" fo:text-align="justify" style:justify-single-word="false" fo:orphans="2" fo:widows="2" fo:padding="0cm" fo:border="none"/>
      <style:text-properties fo:font-variant="normal" fo:text-transform="none" fo:color="#666666" style:font-name="Times New Roman" fo:font-size="12pt" fo:letter-spacing="normal" fo:font-style="normal" fo:font-weight="normal" style:font-size-asian="12pt" style:font-size-complex="12pt"/>
    </style:style>
    <style:style style:name="P22" style:family="paragraph" style:parent-style-name="Text_20_body" style:list-style-name="L1">
      <style:paragraph-properties fo:margin-left="0cm" fo:margin-right="0cm" fo:margin-top="0cm" fo:margin-bottom="0cm" fo:text-align="justify" style:justify-single-word="false" fo:orphans="2" fo:widows="2" fo:text-indent="0cm" style:auto-text-indent="false" fo:padding="0cm" fo:border="none"/>
      <style:text-properties fo:font-variant="normal" fo:text-transform="none" fo:color="#666666" style:font-name="Times New Roman" fo:font-size="12pt" fo:letter-spacing="normal" fo:font-style="normal" fo:font-weight="normal" style:font-size-asian="12pt" style:font-size-complex="12pt"/>
    </style:style>
    <style:style style:name="T1" style:family="text">
      <style:text-properties fo:font-variant="normal" fo:text-transform="none" fo:color="#666666" style:font-name="Times New Roman" fo:font-size="12pt" fo:letter-spacing="normal" fo:font-style="normal" fo:font-weight="normal" style:font-size-asian="12pt" style:font-size-complex="12pt"/>
    </style:style>
    <style:style style:name="T2" style:family="text">
      <style:text-properties fo:font-variant="normal" fo:text-transform="none" fo:color="#666666" fo:letter-spacing="normal" fo:font-style="normal" fo:font-weight="normal"/>
    </style:style>
    <style:style style:name="T3" style:family="text">
      <style:text-properties fo:font-variant="normal" fo:text-transform="none" fo:color="#000000" style:font-name="Times New Roman" fo:font-size="12pt" fo:letter-spacing="normal" fo:font-style="italic" style:text-underline-style="solid" style:text-underline-width="auto" style:text-underline-color="font-color" fo:font-weight="normal" style:font-size-asian="12pt" style:font-size-complex="12pt"/>
    </style:style>
    <style:style style:name="T4" style:family="text">
      <style:text-properties fo:font-variant="normal" fo:text-transform="none" fo:color="#106bbe" style:font-name="Times New Roman CYR" fo:letter-spacing="normal" fo:font-style="normal" fo:font-weight="normal" style:font-name-asian="Times New Roman CYR" style:font-weight-asian="normal" style:font-name-complex="Times New Roman CYR" style:font-weight-complex="normal"/>
    </style:style>
    <style:style style:name="T5" style:family="text">
      <style:text-properties fo:font-style="normal" fo:font-weight="normal"/>
    </style:style>
    <style:style style:name="T6" style:family="text">
      <style:text-properties fo:language="en" fo:country="US"/>
    </style:style>
    <style:style style:name="T7" style:family="text">
      <style:text-properties fo:language="ru" fo:country="RU"/>
    </style:style>
    <style:style style:name="T8" style:family="text">
      <style:text-properties style:font-name="Times New Roman1" fo:font-weight="bold" style:font-weight-asian="bold" style:font-weight-complex="bold"/>
    </style:style>
    <style:style style:name="T9" style:family="text">
      <style:text-properties style:font-name="Times New Roman1" fo:font-weight="normal" style:font-weight-asian="normal" style:font-weight-complex="normal"/>
    </style:style>
    <style:style style:name="T10" style:family="text">
      <style:text-properties style:font-name="Times New Roman1" style:font-weight-asian="normal" style:font-weight-complex="normal"/>
    </style:style>
    <style:style style:name="T11" style:family="text">
      <style:text-properties fo:color="#000000" fo:language="ru" fo:country="RU" style:font-weight-asian="bold" style:font-weight-complex="bold"/>
    </style:style>
    <style:style style:name="T12" style:family="text">
      <style:text-properties fo:color="#106bbe" style:font-name="Times New Roman CYR" style:font-name-asian="Times New Roman CYR" style:font-name-complex="Times New Roman CYR"/>
    </style:style>
    <style:style style:name="T13" style:family="text">
      <style:text-properties style:font-name="Times New Roman CYR" style:font-name-asian="Times New Roman CYR" style:font-name-complex="Times New Roman CYR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 text:c="91"/></text:p>
      <text:p text:style-name="P14"><text:span text:style-name="T2"><text:s text:c="83"/></text:span><text:a xlink:type="simple" xlink:href="http://internet.garant.ru/document?id=71981206&amp;sub=0" text:style-name="Internet_20_link" text:visited-style-name="Visited_20_Internet_20_Link"><text:span text:style-name="T4">Постановление Верховного Суда РФ от 26 сентября 2018 г. N 5-АД18-62 Постановление о привлечении лица к административной ответственности за неуплату в срок административного штрафа подлежит отмене, а производство по делу - прекращению в связи с малозначительностью совершенного административного правонарушения</text:span></text:a></text:p>
      <text:p text:style-name="P18">Постановление Верховного Суда РФ от 26 сентября 2018 г. N 5-АД18-62</text:p>
      <text:p text:style-name="P19"/>
      <text:p text:style-name="P19">Судья Верховного Суда Российской Федерации Никифоров С.Б.,</text:p>
      <text:p text:style-name="P20"><text:span text:style-name="T13">рассмотрев жалобу Марочкиной Н.Н. на вступившие в законную силу постановление мирового судьи судебного участка N 258 района Марьино г. Москвы, исполняющего обязанности мирового судьи судебного участка N 256 района Марьино г. Москвы от 29 января 2018 года N 5-69/18 и </text:span><text:a xlink:type="simple" xlink:href="http://internet.garant.ru/document?id=303423334&amp;sub=0" text:style-name="Internet_20_link" text:visited-style-name="Visited_20_Internet_20_Link"><text:span text:style-name="T12">постановление</text:span></text:a><text:span text:style-name="T13"> заместителя председателя Московского городского суда от 14 июня 2018 года N 4а-3317/2018, вынесенные в отношении Марочкиной Надежды Николаевны по делу об административном правонарушении, предусмотренном </text:span><text:a xlink:type="simple" xlink:href="http://internet.garant.ru/document?id=12025267&amp;sub=202501" text:style-name="Internet_20_link" text:visited-style-name="Visited_20_Internet_20_Link"><text:span text:style-name="T12">частью 1 статьи 20.25</text:span></text:a><text:span text:style-name="T13"> Кодекса Российской Федерации об административных правонарушениях, установил:</text:span></text:p>
      <text:p text:style-name="P20"><text:span text:style-name="T13">постановлением мирового судьи судебного участка N 258 района Марьино г. Москвы, исполняющего обязанности мирового судьи судебного участка N 256 района Марьино г. Москвы от 29 января 2018 года N 5-69/18, оставленным без изменения </text:span><text:a xlink:type="simple" xlink:href="http://internet.garant.ru/document?id=303423334&amp;sub=0" text:style-name="Internet_20_link" text:visited-style-name="Visited_20_Internet_20_Link"><text:span text:style-name="T12">постановлением</text:span></text:a><text:span text:style-name="T13"> заместителя председателя Московского городского суда от 14 июня 2018 года N 4а-3317/2018, Марочкина Н.Н. признана виновной в совершении административного правонарушения, предусмотренного </text:span><text:a xlink:type="simple" xlink:href="http://internet.garant.ru/document?id=12025267&amp;sub=202501" text:style-name="Internet_20_link" text:visited-style-name="Visited_20_Internet_20_Link"><text:span text:style-name="T12">частью 1 статьи 20.25</text:span></text:a><text:span text:style-name="T13"> Кодекса Российской Федерации об административных правонарушениях, и подвергнута административному наказанию в виде административного штрафа в размере 5 000 рублей.</text:span></text:p>
      <text:p text:style-name="P20"><text:span text:style-name="T13">В жалобе, поданной в Верховный Суд Российской Федерации, Марочкина Н.Н. просит отменить названные судебные акты, состоявшиеся в отношении нее по делу об административном правонарушении, предусмотренном </text:span><text:a xlink:type="simple" xlink:href="http://internet.garant.ru/document?id=12025267&amp;sub=202501" text:style-name="Internet_20_link" text:visited-style-name="Visited_20_Internet_20_Link"><text:span text:style-name="T12">частью 1 статьи 20.25</text:span></text:a><text:span text:style-name="T13"> Кодекса Российской Федерации об административных правонарушениях, приводя доводы об их незаконности.</text:span></text:p>
      <text:p text:style-name="P19">Изучение материалов дела об административном правонарушении и доводов жалобы позволяет прийти к следующим выводам.</text:p>
      <text:p text:style-name="P20"><text:span text:style-name="T13">Из материалов дела усматривается, что постановлением контролера-ревизора отдела оформления и учета нарушений государственного казенного учреждения города Москвы "Администратор Московского парковочного пространства" (далее - ГКУ "АМПП") от 26 августа 2017 года N 0355431010117082600010286 Марочкина Н.Н. признана виновной в совершении административного правонарушения, предусмотренного </text:span><text:a xlink:type="simple" xlink:href="http://internet.garant.ru/document?id=288521&amp;sub=8142" text:style-name="Internet_20_link" text:visited-style-name="Visited_20_Internet_20_Link"><text:span text:style-name="T12">пунктом 2 статьи 8.14</text:span></text:a><text:span text:style-name="T13"> Закона города Москвы от 21.11.2007 N 45 "Кодекс города Москвы об административных правонарушениях", с назначением ей административного наказания в виде административного штрафа в размере 2 500 рублей. Указанное постановление должностного лица вступило в законную силу 13 сентября 2017 года. Отсрочка, рассрочка не предоставлялась (л.д. 2).</text:span></text:p>
      <text:p text:style-name="P20"><text:span text:style-name="T13">Согласно </text:span><text:a xlink:type="simple" xlink:href="http://internet.garant.ru/document?id=12025267&amp;sub=32201" text:style-name="Internet_20_link" text:visited-style-name="Visited_20_Internet_20_Link"><text:span text:style-name="T12">части 1 статьи 32.2</text:span></text:a><text:span text:style-name="T13"> Кодекса Российской Федерации об административных правонарушениях административный штраф должен быть уплачен в полном размере лицом, привлеченным к административной ответственности, не позднее шестидесяти дней со дня вступления постановления о наложении административного штрафа в законную силу, за исключением случая, предусмотренного </text:span><text:a xlink:type="simple" xlink:href="http://internet.garant.ru/document?id=12025267&amp;sub=322011" text:style-name="Internet_20_link" text:visited-style-name="Visited_20_Internet_20_Link"><text:span text:style-name="T12">частью 1.1</text:span></text:a><text:span text:style-name="T13"> или </text:span><text:a xlink:type="simple" xlink:href="http://internet.garant.ru/document?id=12025267&amp;sub=302013" text:style-name="Internet_20_link" text:visited-style-name="Visited_20_Internet_20_Link"><text:span text:style-name="T12">1.3</text:span></text:a><text:span text:style-name="T13"> указанной статьи, либо со дня истечения срока отсрочки или срока рассрочки, предусмотренных </text:span><text:a xlink:type="simple" xlink:href="http://internet.garant.ru/document?id=12025267&amp;sub=315" text:style-name="Internet_20_link" text:visited-style-name="Visited_20_Internet_20_Link"><text:span text:style-name="T12">статьей 31.5</text:span></text:a><text:span text:style-name="T13"> данного Кодекса.</text:span></text:p>
      <text:p text:style-name="P20"><text:span text:style-name="T13">В соответствии с </text:span><text:a xlink:type="simple" xlink:href="http://internet.garant.ru/document?id=12025267&amp;sub=202501" text:style-name="Internet_20_link" text:visited-style-name="Visited_20_Internet_20_Link"><text:span text:style-name="T12">частью 1 статьи 20.25</text:span></text:a><text:span text:style-name="T13"> Кодекса Российской Федерации об административных правонарушениях не уплата административного штрафа в срок, предусмотренный названным Кодексом, влечет наложение административного штрафа в </text:span><text:soft-page-break/><text:span text:style-name="T13">двукратном размере суммы неуплаченного административного штрафа, но не менее одной тысячи рублей, либо административный арест на срок до пятнадцати суток, либо обязательные работы на срок до пятидесяти часов.</text:span></text:p>
      <text:p text:style-name="P20"><text:span text:style-name="T13">Рассматривая дело об административном правонарушении и привлекая Марочкину Н.Н. к административной ответственности по </text:span><text:a xlink:type="simple" xlink:href="http://internet.garant.ru/document?id=12025267&amp;sub=202501" text:style-name="Internet_20_link" text:visited-style-name="Visited_20_Internet_20_Link"><text:span text:style-name="T12">части 1 статьи 20.25</text:span></text:a><text:span text:style-name="T13"> Кодекса Российской Федерации об административных правонарушениях, мировой судья судебного участка N 256 района Марьино г. Москвы установил, что в установленный срок административный штраф, назначенный названным выше постановлением должностного лица, уплачен не был.</text:span></text:p>
      <text:p text:style-name="P20"><text:span text:style-name="T13">Вместе с тем согласно </text:span><text:a xlink:type="simple" xlink:href="http://internet.garant.ru/document?id=12025267&amp;sub=261" text:style-name="Internet_20_link" text:visited-style-name="Visited_20_Internet_20_Link"><text:span text:style-name="T12">статье 26.1</text:span></text:a><text:span text:style-name="T13"> Кодекса Российской Федерации об административных правонарушениях в числе иных обстоятельств по делу об административном правонарушении выяснению подлежат: наличие события административного правонарушения, обстоятельства, исключающие производство по делу об административном правонарушении, и иные обстоятельства, имеющие значение для правильного разрешения дела.</text:span></text:p>
      <text:p text:style-name="P19">К материалам дела приобщен чек по операции Сбербанк Онлайн, согласно которому 8 декабря 2017 года в 10:27:38 постановление контролера-ревизора отдела оформления и учета нарушений ГКУ "АМПП" от 26 августа 2017 года N 0355431010117082600010286 оплачено (л.д. 16).</text:p>
      <text:p text:style-name="P20"><text:span text:style-name="T13">В соответствии со </text:span><text:a xlink:type="simple" xlink:href="http://internet.garant.ru/document?id=12025267&amp;sub=29" text:style-name="Internet_20_link" text:visited-style-name="Visited_20_Internet_20_Link"><text:span text:style-name="T12">статьей 2.9</text:span></text:a><text:span text:style-name="T13"> Кодекса Российской Федерации об административных правонарушениях при малозначительности совершенного административного правонарушения судья, орган, должностное лицо, уполномоченные решить дело об административном правонарушении, могут освободить лицо, совершившее административное правонарушение, от административной ответственности и ограничиться устным замечанием.</text:span></text:p>
      <text:p text:style-name="P20"><text:span text:style-name="T13">Согласно </text:span><text:a xlink:type="simple" xlink:href="http://internet.garant.ru/document?id=12039487&amp;sub=21" text:style-name="Internet_20_link" text:visited-style-name="Visited_20_Internet_20_Link"><text:span text:style-name="T12">пункту 21</text:span></text:a><text:span text:style-name="T13"> Постановления Пленума Верховного Суда Российской Федерации от 24 марта 2005 г. N 5 "О некоторых вопросах, возникающих у судов при применении Кодекса Российской Федерации об административных правонарушениях", если при рассмотрении дела будет установлена малозначительность совершенного административного правонарушения, судья на основании </text:span><text:a xlink:type="simple" xlink:href="http://internet.garant.ru/document?id=12025267&amp;sub=29" text:style-name="Internet_20_link" text:visited-style-name="Visited_20_Internet_20_Link"><text:span text:style-name="T12">статьи 2.9</text:span></text:a><text:span text:style-name="T13"> указанного Кодекса вправе освободить виновное лицо от административной ответственности и ограничиться устным замечанием, о чем должно быть указано в постановлении о прекращении производства по делу.</text:span></text:p>
      <text:p text:style-name="P19">Малозначительным административным правонарушением является действие или бездействие, хотя формально и содержащее признаки состава административного правонарушения, но с учетом характера совершенного правонарушения и роли правонарушителя, размера вреда и тяжести наступивших последствий не представляющее существенного нарушения охраняемых общественных правоотношений.</text:p>
      <text:p text:style-name="P19">В ходе рассмотрения дела мировым судьей установлено, что на момент составления контролером-ревизором отдела контроля исполнения административных наказаний ГКУ "АМТЕЛ" протокола об административном правонарушении от 13 декабря 2017 года N 0355431010417121300003470, постановление контролера-ревизора отдела оформления и учета нарушений ГКУ "АМПП" от 26 августа 2017 года N 0355431010117082600010286 было оплачено.</text:p>
      <text:p text:style-name="P19">Приведенные выше обстоятельства свидетельствуют о том, что совершенное Марочкиной Н.Н. деяние хотя формально и содержит признаки состава административного правонарушения, но с учетом его характера, роли правонарушителя, отсутствия каких-либо тяжких последствий не представляет существенного нарушения охраняемых общественных правоотношений, в связи с чем имеются основания для признания административного правонарушения малозначительным.</text:p>
      <text:p text:style-name="P20"><text:span text:style-name="T13">В соответствии с </text:span><text:a xlink:type="simple" xlink:href="http://internet.garant.ru/document?id=12025267&amp;sub=3017024" text:style-name="Internet_20_link" text:visited-style-name="Visited_20_Internet_20_Link"><text:span text:style-name="T12">пунктом 4 части 2 статьи 30.17</text:span></text:a><text:span text:style-name="T13"> Кодекса Российской Федерации об административных правонарушениях по результатам рассмотрения жалобы, протеста на вступившие в законную силу постановление по делу об административном правонарушении, </text:span><text:soft-page-break/><text:span text:style-name="T13">решения по результатам рассмотрения жалоб, протестов выносится решение об отмене постановления по делу об административном правонарушении, решения по результатам рассмотрения жалобы, протеста и о прекращении производства по делу при наличии хотя бы одного из обстоятельств, предусмотренных </text:span><text:a xlink:type="simple" xlink:href="http://internet.garant.ru/document?id=12025267&amp;sub=29" text:style-name="Internet_20_link" text:visited-style-name="Visited_20_Internet_20_Link"><text:span text:style-name="T12">статьями 2.9</text:span></text:a><text:span text:style-name="T13">, </text:span><text:a xlink:type="simple" xlink:href="http://internet.garant.ru/document?id=12025267&amp;sub=245" text:style-name="Internet_20_link" text:visited-style-name="Visited_20_Internet_20_Link"><text:span text:style-name="T12">24.5</text:span></text:a><text:span text:style-name="T13"> названного Кодекса, а также при недоказанности обстоятельств, на основании которых были вынесены указанные постановление, решение.</text:span></text:p>
      <text:p text:style-name="P20"><text:span text:style-name="T13">При таких обстоятельствах постановление мирового судьи судебного участка N 258 района Марьино г. Москвы, исполняющего обязанности мирового судьи судебного участка N 256 района Марьино г. Москвы от 29 января 2018 года N 5-69/18 и </text:span><text:a xlink:type="simple" xlink:href="http://internet.garant.ru/document?id=303423334&amp;sub=0" text:style-name="Internet_20_link" text:visited-style-name="Visited_20_Internet_20_Link"><text:span text:style-name="T12">постановление</text:span></text:a><text:span text:style-name="T13"> заместителя председателя Московского городского суда от 14 июня 2018 года N 4а-3317/2018, вынесенные в отношении Марочкиной Надежды Николаевны по делу об административном правонарушении, предусмотренном </text:span><text:a xlink:type="simple" xlink:href="http://internet.garant.ru/document?id=12025267&amp;sub=202501" text:style-name="Internet_20_link" text:visited-style-name="Visited_20_Internet_20_Link"><text:span text:style-name="T12">частью 1 статьи 20.25</text:span></text:a><text:span text:style-name="T13"> Кодекса Российской Федерации об административных правонарушениях, подлежат отмене, а производство по делу прекращению на основании </text:span><text:a xlink:type="simple" xlink:href="http://internet.garant.ru/document?id=12025267&amp;sub=29" text:style-name="Internet_20_link" text:visited-style-name="Visited_20_Internet_20_Link"><text:span text:style-name="T12">статьи 2.9</text:span></text:a><text:span text:style-name="T13"> Кодекса Российской Федерации об административных правонарушениях - в связи с малозначительностью совершенного административного правонарушения.</text:span></text:p>
      <text:p text:style-name="P20"><text:span text:style-name="T13">На основании изложенного, руководствуясь </text:span><text:a xlink:type="simple" xlink:href="http://internet.garant.ru/document?id=12025267&amp;sub=30013" text:style-name="Internet_20_link" text:visited-style-name="Visited_20_Internet_20_Link"><text:span text:style-name="T12">статьями 30.13</text:span></text:a><text:span text:style-name="T13"> и </text:span><text:a xlink:type="simple" xlink:href="http://internet.garant.ru/document?id=12025267&amp;sub=30017" text:style-name="Internet_20_link" text:visited-style-name="Visited_20_Internet_20_Link"><text:span text:style-name="T12">30.17</text:span></text:a><text:span text:style-name="T13"> Кодекса Российской Федерации об административных правонарушениях, судья Верховного Суда Российской Федерации постановил:</text:span></text:p>
      <text:p text:style-name="P19"><text:bookmark-start text:name="sub_1111"/>жалобу Марочкиной Н.Н. удовлетворить.</text:p>
      <text:p text:style-name="P20"><text:bookmark-end text:name="sub_1111"/><text:span text:style-name="T13">Постановление мирового судьи судебного участка N 258 района Марьино г. Москвы, исполняющего обязанности мирового судьи судебного участка N 256 района Марьино г. Москвы от 29 января 2018 года N 5-69/18 и </text:span><text:a xlink:type="simple" xlink:href="http://internet.garant.ru/document?id=303423334&amp;sub=0" text:style-name="Internet_20_link" text:visited-style-name="Visited_20_Internet_20_Link"><text:span text:style-name="T12">постановление</text:span></text:a><text:span text:style-name="T13"> заместителя председателя Московского городского суда от 14 июня 2018 года N 4а-3317/2018, вынесенные в отношении Марочкиной Надежды Николаевны по делу об административном правонарушении, предусмотренном </text:span><text:a xlink:type="simple" xlink:href="http://internet.garant.ru/document?id=12025267&amp;sub=202501" text:style-name="Internet_20_link" text:visited-style-name="Visited_20_Internet_20_Link"><text:span text:style-name="T12">частью 1 статьи 20.25</text:span></text:a><text:span text:style-name="T13"> Кодекса Российской Федерации об административных правонарушениях, отменить.</text:span></text:p>
      <text:p text:style-name="P20"><text:span text:style-name="T13">Производство по делу об административном правонарушении прекратить на основании </text:span><text:a xlink:type="simple" xlink:href="http://internet.garant.ru/document?id=12025267&amp;sub=29" text:style-name="Internet_20_link" text:visited-style-name="Visited_20_Internet_20_Link"><text:span text:style-name="T12">статьи 2.9</text:span></text:a><text:span text:style-name="T13"> Кодекса Российской Федерации об административных правонарушениях - в связи с малозначительностью совершенного административного правонарушения.</text:span></text:p>
      <text:p text:style-name="P19"/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16">Судья Верховного Суда Российской Федерации </text:p>
          </table:table-cell>
          <table:table-cell table:style-name="Таблица2.A1" office:value-type="string">
            <text:p text:style-name="P17">С.Б. Никифоров</text:p>
          </table:table-cell>
        </table:table-row>
      </table:table>
      <text:p text:style-name="P15"><text:span text:style-name="T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 CYR" svg:font-family="'Times New Roman CYR'" style:font-family-generic="roman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Times New Roman1" svg:font-family="'Times New Roman'" style:font-adornments="Курсив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" style:font-size-asian="14pt" style:font-weight-asian="bold" style:font-name-complex="Lucida Sans" style:font-size-complex="1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алексей соловьёв</meta:initial-creator>
    <meta:creation-date>2017-03-09T10:16:53.33</meta:creation-date>
    <dc:date>2021-03-26T22:52:33.16</dc:date>
    <dc:creator>Алексей </dc:creator>
    <meta:editing-duration>PT1H38M48S</meta:editing-duration>
    <meta:editing-cycles>19</meta:editing-cycles>
    <meta:generator>OpenOffice/4.1.1$Win32 OpenOffice.org_project/411m6$Build-9775</meta:generator>
    <meta:document-statistic meta:table-count="1" meta:image-count="0" meta:object-count="0" meta:page-count="3" meta:paragraph-count="27" meta:word-count="1146" meta:character-count="9635"/>
  </office:meta>
</office:document-meta>
</file>